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й-паркинг-станет-доступен-для-жителей-в-день-парада-победы"/>Бесплатный паркинг станет доступен для жителей в день парада Победы<text:bookmark-end text:name="бесплатный-паркинг-станет-доступен-для-жителей-в-день-парада-победы"/></text:h>
      <text:p text:style-name="First_20_paragraph">22.06.2020</text:p>
      <text:p text:style-name="Text_20_body">Бесплатно припарковать свой автомобиль смогут жители Москвы 24 июня.</text:p>
      <text:p text:style-name="Text_20_body">Такое решение принял мэр столицы Сергей Собянин по случаю парада Победы. Кроме того, бесплатные стоянки будут доступны 1 июля — в единый день голосования, сообщили на <text:a xlink:type="simple" xlink:href="https://www.mos.ru/mayor/themes/2299/6603050/" office:name=""><text:span text:style-name="Definition">сайте</text:span></text:a> мэра Москвы.</text:p>
      <text:p text:style-name="Text_20_body">Сергей Собянин отметил, что на парковках со шлагбаумом в эти даты не изменится стоимость. Такие стоянки будут действовать по обычному тарифу.</text:p>
      <text:p text:style-name="Text_20_body">Напомним, что в день проведения парада Победы в столице ограничат движение, маршруты автобусов будут изменены. Посмотреть места перекрытий можно на <text:a xlink:type="simple" xlink:href="https://i.transport.mos.ru/parad" office:name=""><text:span text:style-name="Definition">сайте</text:span></text:a> «Московского транспорта».</text:p>
      <text:p text:style-name="Text_20_body"><text:line-break/></text:p>
      <text:p text:style-name="Text_20_body">Адрес страницы: <text:a xlink:type="simple" xlink:href="http://basman.mos.ru/presscenter/news/detail/8982001.html" office:name=""><text:span text:style-name="Definition">http://basman.mos.ru/presscenter/news/detail/898200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42:11Z</meta:creation-date>
    <dc:date>2023-07-19T21:42:11Z</dc:date>
  </office:meta>
</office:document-meta>
</file>