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градостроительного-межевания-территории-квартала-басманного-района-ограниченного-новой-басманной-ул.-проектируемым-проездом-1995-хомутовским-туп.-садовой-черногрязской-ул."/>Оповещение о проведении публичных слушаний по проекту градостроительного межевания территории квартала Басманного района, ограниченного Новой Басманной ул., проектируемым проездом № 1995, Хомутовским туп., Садовой-Черногрязской ул.<text:bookmark-end text:name="оповещение-о-проведении-публичных-слушаний-по-проекту-градостроительного-межевания-территории-квартала-басманного-района-ограниченного-новой-басманной-ул.-проектируемым-проездом-1995-хомутовским-туп.-садовой-черногрязской-ул."/></text:h>
      <text:p text:style-name="First_20_paragraph">23.12.2013</text:p>
      <text:p text:style-name="Text_20_body">На публичные слушания представляется <text:span text:style-name="T1">проект градостроительного межевания территории квартала Басманного района, ограниченного Новой Басманной ул., проектируемым проездом № 1995, Хомутовским туп., Садовой-Черногрязской ул.</text:span></text:p>
      <text:p text:style-name="Text_20_body">Информационные материалы по теме публичных слушаний представлены на экспозиции по адресу: ул. Новая Басманная ул., д. 37, стр. 1, ком. 216 в здании управы Басманного района.</text:p>
      <text:p text:style-name="Text_20_body"><text:span text:style-name="T1">Экспозиция открыта с 7 ноября 2013 года по 14 ноября 2013 года.</text:span></text:p>
      <text:p text:style-name="Text_20_body">Часы работы: по рабочим дням с –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3 декабря 2013 года в 19:00 час.</text:span> по адресу: ул. Новая Басманная ул.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@cao.mos.ru <text:span text:style-name="T1">Информационные материалы по проекту размещены на сайтах в Интернете:</text:span> Сеть интернет/официальный портал префектуры ЦАО (http://cao.mos.ru)/строительство и реконструкция/Публичные слушания/ и официальный портал управы Басманного района (http://www.basman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line-break/></text:p>
      <text:p text:style-name="Text_20_body">Адрес страницы: <text:a xlink:type="simple" xlink:href="http://basman.mos.ru/presscenter/news/detail/916470.html" office:name=""><text:span text:style-name="Definition">http://basman.mos.ru/presscenter/news/detail/91647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8:49:37Z</meta:creation-date>
    <dc:date>2023-05-30T08:49:37Z</dc:date>
  </office:meta>
</office:document-meta>
</file>