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арковочные-места-для-электромобилей-появились-в-москве"/>Парковочные места для электромобилей появились в Москве<text:bookmark-end text:name="парковочные-места-для-электромобилей-появились-в-москве"/></text:h>
      <text:p text:style-name="First_20_paragraph">16.11.2020</text:p>
      <text:p text:style-name="Text_20_body">В Москве обустроили парковочные места, которые предназначены только для электромобилей и подзаряжаемых гибридных машин. Об этом стало известно 15 ноября.</text:p>
      <text:p text:style-name="Text_20_body">На <text:a xlink:type="simple" xlink:href="https://vm.ru/news/841240-novye-parkovochnye-mesta-dlya-elektromobilej-poyavilis-v-moskve" office:name=""><text:span text:style-name="Definition">сайте</text:span></text:a> газеты «Вечерняя Москва» уточнили, что на таких парковочных местах установили соответствующий знак с дополнительной информационной табличкой. На этих участках жителям столицы запрещено оставлять автомобили, в которых есть двигатели внутреннего сгорания.</text:p>
      <text:p text:style-name="Text_20_body">Если места для электромобиля или подзаряжаемого гибрида займет другой вид транспорта, то владельцу грозит штраф.</text:p>
      <text:p text:style-name="Text_20_body"><text:line-break/></text:p>
      <text:p text:style-name="Text_20_body">Адрес страницы: <text:a xlink:type="simple" xlink:href="http://basman.mos.ru/presscenter/news/detail/9427905.html" office:name=""><text:span text:style-name="Definition">http://basman.mos.ru/presscenter/news/detail/9427905.html</text:span></text:a></text:p>
      <text:p text:style-name="Text_20_body"><text:a xlink:type="simple" xlink:href="http://basman.mos.ru" office:name=""><text:span text:style-name="Definition">Управа Басман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9T21:41:34Z</meta:creation-date>
    <dc:date>2023-07-19T21:41:34Z</dc:date>
  </office:meta>
</office:document-meta>
</file>