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рта-тройка-стала-лауреатом-международной-премии-transport-ticketing-global"/>Карта «Тройка» стала лауреатом Международной премии Transport Ticketing Global<text:bookmark-end text:name="карта-тройка-стала-лауреатом-международной-премии-transport-ticketing-global"/></text:h>
      <text:p text:style-name="First_20_paragraph">19.11.2020</text:p>
      <text:p text:style-name="Text_20_body">Лауреатом Международной премии Transport Ticketing Global стала столичная карта «Тройка». Об этом проинформировали 18 ноября.</text:p>
      <text:p text:style-name="Text_20_body">Так, транспортную карту города признали самой умной в мире.</text:p>
      <text:p text:style-name="Text_20_body">На <text:a xlink:type="simple" xlink:href="https://vm.ru/news/842001-trojku-nazvali-samoj-umnoj-transportnoj-kartoj-mira" office:name=""><text:span text:style-name="Definition">сайте</text:span></text:a> газеты «Вечерняя Москва» сообщили, что за победу в этой номинации посоревновались такие крупные компании, как Arriva из Великобритании, немецкие железные дороги Deutsche Bahn и оператор железнодорожного транспорта Манчестера.</text:p>
      <text:p text:style-name="Text_20_body">Ранее в столице обновили приложение «Метро Москвы». Теперь жителям стала доступна персонализированная карта «Тройка».</text:p>
      <text:p text:style-name="Text_20_body"><text:line-break/></text:p>
      <text:p text:style-name="Text_20_body">Адрес страницы: <text:a xlink:type="simple" xlink:href="http://basman.mos.ru/presscenter/news/detail/9442081.html" office:name=""><text:span text:style-name="Definition">http://basman.mos.ru/presscenter/news/detail/944208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1:17:32Z</meta:creation-date>
    <dc:date>2023-05-23T01:17:32Z</dc:date>
  </office:meta>
</office:document-meta>
</file>