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оло-15-тысяч-археологических-находок-обнаружили-в-столице-за-год"/>Около 15 тысяч археологических находок обнаружили в столице за год<text:bookmark-end text:name="около-15-тысяч-археологических-находок-обнаружили-в-столице-за-год"/></text:h>
      <text:p text:style-name="First_20_paragraph">22.12.2020</text:p>
      <text:p text:style-name="Text_20_body">В Москве с начала 2020 года археологи обнаружили около 15 тысяч находок.</text:p>
      <text:p text:style-name="Text_20_body">Поиски прошли на 40 площадках города.</text:p>
      <text:p text:style-name="Text_20_body">По сообщению руководителя столичного Департамента культурного наследия Алексея Емельянова, фактически около 15 тысяч находок обнаружили после камеральной и реставрационной обработок.</text:p>
      <text:p text:style-name="Text_20_body">Одной из наиболее интересных археологических площадок стала территория возле кинотеатра «Художественный».</text:p>
      <text:p text:style-name="Text_20_body">На <text:a xlink:type="simple" xlink:href="https://www.mskagency.ru/materials/3072627" office:name=""><text:span text:style-name="Definition">сайте</text:span></text:a> Агентства городских новостей «Москва» сообщили, что реставрационные работы в столице будут продолжены.</text:p>
      <text:p text:style-name="Text_20_body"><text:line-break/></text:p>
      <text:p text:style-name="Text_20_body">Адрес страницы: <text:a xlink:type="simple" xlink:href="http://basman.mos.ru/presscenter/news/detail/9566849.html" office:name=""><text:span text:style-name="Definition">http://basman.mos.ru/presscenter/news/detail/956684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3:01:57Z</meta:creation-date>
    <dc:date>2023-05-15T03:01:57Z</dc:date>
  </office:meta>
</office:document-meta>
</file>