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ещаемость-столичного-портала-я-дома-превысила-17-миллиона"/>Посещаемость столичного портала «Я дома» превысила 1,7 миллиона<text:bookmark-end text:name="посещаемость-столичного-портала-я-дома-превысила-17-миллиона"/></text:h>
      <text:p text:style-name="First_20_paragraph">29.12.2020</text:p>
      <text:p text:style-name="Text_20_body">С момента запуска проекта «Я дома» москвичи посетили его более 1,7 миллиона раз. Об этом стало известно 29 декабря.</text:p>
      <text:p text:style-name="Text_20_body">На <text:a xlink:type="simple" xlink:href="https://www.mskagency.ru/materials/3075119" office:name=""><text:span text:style-name="Definition">сайте</text:span></text:a> Агентства городских новостей «Москва» проинформировали, что число уникальных пользователей составило 866 тысяч человек. За 10 месяцев проект «Я дома» стал полноценной городской онлайн-платформой, объединившей инициативы государства, некоммерческих организаций и бизнеса.</text:p>
      <text:p text:style-name="Text_20_body">Каждый месяц на портале создают новые разделы, рубрики и спецпроекты. Ежемесячно сайтом пользуются около 80 тысяч человек.</text:p>
      <text:p text:style-name="Text_20_body">Добавим, что в октябре портал «Я дома» получил премию «Лучший социальный проект России» в номинации «Социальные сервисы».</text:p>
      <text:p text:style-name="Text_20_body"><text:line-break/></text:p>
      <text:p text:style-name="Text_20_body">Адрес страницы: <text:a xlink:type="simple" xlink:href="http://basman.mos.ru/presscenter/news/detail/9604071.html" office:name=""><text:span text:style-name="Definition">http://basman.mos.ru/presscenter/news/detail/960407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4:22:57Z</meta:creation-date>
    <dc:date>2023-06-28T04:22:57Z</dc:date>
  </office:meta>
</office:document-meta>
</file>