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годние-поздравления-на-стойках-метро-и-мцк-отправили-более-семи-тысяч-пассажиров"/>Новогодние поздравления на стойках метро и МЦК отправили более семи тысяч пассажиров<text:bookmark-end text:name="новогодние-поздравления-на-стойках-метро-и-мцк-отправили-более-семи-тысяч-пассажиров"/></text:h>
      <text:p text:style-name="First_20_paragraph">14.01.2021</text:p>
      <text:p text:style-name="Text_20_body">Более семи тысяч пассажиров отправили новогодние поздравления на стойках в метро и на Московском центральном кольце. Об этом стало известно 13 января.</text:p>
      <text:p text:style-name="Text_20_body">Открытки и письма принимали на стойках «Живое общение». Акцию провели представители московского метро и почтовой сети.</text:p>
      <text:p text:style-name="Text_20_body">На <text:a xlink:type="simple" xlink:href="https://www.mskagency.ru/materials/3077853" office:name=""><text:span text:style-name="Definition">сайте</text:span></text:a> Агентства городских новостей «Москва» сообщили, что помимо писем родным, еще можно было отправить поздравление Деду Морозу в Великий Устюг. В этом году в усадьбу новогоднего волшебника отправили более четырех тысяч писем.</text:p>
      <text:p text:style-name="Text_20_body">Акция действует уже четвертый год подряд. За это время отправили порядка 24 тысяч новогодних поздравлений.</text:p>
      <text:p text:style-name="Text_20_body"><text:line-break/></text:p>
      <text:p text:style-name="Text_20_body">Адрес страницы: <text:a xlink:type="simple" xlink:href="http://basman.mos.ru/presscenter/news/detail/9640164.html" office:name=""><text:span text:style-name="Definition">http://basman.mos.ru/presscenter/news/detail/964016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4:24:05Z</meta:creation-date>
    <dc:date>2023-06-28T04:24:05Z</dc:date>
  </office:meta>
</office:document-meta>
</file>