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творческий-мастер-класс-к-пасхе-состоится-в-библиотеке-18"/>Творческий мастер-класс к Пасхе состоится в библиотеке №18<text:bookmark-end text:name="творческий-мастер-класс-к-пасхе-состоится-в-библиотеке-18"/></text:h>
      <text:p text:style-name="First_20_paragraph">27.04.2021</text:p>
      <text:p text:style-name="Text_20_body"/>
      <text:p text:style-name="Text_20_body">Работники библиотеки №18 имени Василия Жуковского 29 апреля проведут мастер-класс «Красная Пасха».</text:p>
      <text:p text:style-name="Text_20_body">В рамках мероприятия для посетителей прочитают лекцию об истории старого христианского праздника и проведут обзор самых необычных росписей пасхальных яиц. Еще гости обсудят самые лучшие рецепты куличей, проинформировали на <text:a xlink:type="simple" xlink:href="https://cbscao.ru/events/item/krasnaya-pasha" office:name=""><text:span text:style-name="Definition">сайте</text:span></text:a> Централизованной библиотечной системы Центрального административного округа.</text:p>
      <text:p text:style-name="Text_20_body">Кроме того, зрители узнают о пасхальных традициях и обычаях.</text:p>
      <text:p text:style-name="Text_20_body">Мастер-класс проведет Дарья Романовская, библиотекарь I категории.</text:p>
      <text:p text:style-name="Text_20_body">Начало творческого занятия в 19:00 по адресу: Лялин переулок, дом 24-26, строение 2.</text:p>
      <text:p text:style-name="Text_20_body"><text:line-break/></text:p>
      <text:p text:style-name="Text_20_body">Адрес страницы: <text:a xlink:type="simple" xlink:href="http://basman.mos.ru/presscenter/news/detail/9906058.html" office:name=""><text:span text:style-name="Definition">http://basman.mos.ru/presscenter/news/detail/9906058.html</text:span></text:a></text:p>
      <text:p text:style-name="Text_20_body"><text:a xlink:type="simple" xlink:href="http://basman.mos.ru" office:name=""><text:span text:style-name="Definition">Управа Басманн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9-02T22:49:43Z</meta:creation-date>
    <dc:date>2023-09-02T22:49:43Z</dc:date>
  </office:meta>
</office:document-meta>
</file>