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центрального-административного-округа-г.-москвы-информирует-специальная-социальная-выплата-отдельным-категориям-медицинских-работников"/>Прокурор Центрального административного округа г. Москвы информирует: Специальная социальная выплата отдельным категориям медицинских работников<text:bookmark-end text:name="прокурор-центрального-административного-округа-г.-москвы-информирует-специальная-социальная-выплата-отдельным-категориям-медицинских-работников"/></text:h>
      <text:p text:style-name="First_20_paragraph">12.10.2023</text:p>
      <text:p text:style-name="Text_20_body">Специальная социальная выплата медицинским работникам является одной из дополнительных мер государственной поддержки отдельным категориям медицинских работников медицинских организаций, входящих в государственную и муниципальную системы здравоохранения и участвующих в базовой программе обязательного медицинского страхования либо территориальных программах обязательного медицинского страхования. Выплата является ежемесячной, её размер составляет от 14 500 до 18 500 рублей. Правила предоставления и назначения выплаты регулируется постановлением Правительства Российской Федерации от 31.12.2022 № 2568.</text:p>
      <text:p text:style-name="Text_20_body">С 15.08.2023 в постановление Правительства Российской Федерации от 31.12.2022 № 2568 внесены изменения, согласно которым специальную социальную выплату будут получать также медицинские работники с высшим (немедицинским) образованием.</text:p>
      <text:p text:style-name="Text_20_body">Кроме этого, высшим исполнительным органам субъектов РФ рекомендовано установить за счет региональных средств специальные социальные выплаты для медицинских работников отделений выездной патронажной паллиативной медицинской помощи взрослым.</text:p>
      <text:p text:style-name="Text_20_body">Внесенные изменения распространяют свои действия на правоотношения, возникшие с 01.07.2023.</text:p>
      <text:p text:style-name="Text_20_body"><text:line-break/></text:p>
      <text:p text:style-name="Text_20_body">Адрес страницы: <text:a xlink:type="simple" xlink:href="http://basman.mos.ru/public-safety/information-tape/detail/11892964.html" office:name=""><text:span text:style-name="Definition">http://basman.mos.ru/public-safety/information-tape/detail/11892964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2T14:15:05Z</meta:creation-date>
    <dc:date>2023-10-12T14:15:05Z</dc:date>
  </office:meta>
</office:document-meta>
</file>