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остановлению-прокуратуры-центрального-административного-округа-г.-москвы-пао-пик-сз-привлечено-к-административной-ответственности-за-нарушение-прав-потребителей"/>По постановлению прокуратуры Центрального административного округа  г. Москвы ПАО «ПИК-СЗ» привлечено к административной ответственности  за нарушение прав потребителей<text:bookmark-end text:name="по-постановлению-прокуратуры-центрального-административного-округа-г.-москвы-пао-пик-сз-привлечено-к-административной-ответственности-за-нарушение-прав-потребителей"/></text:h>
      <text:p text:style-name="First_20_paragraph">15.12.2023</text:p>
      <text:p text:style-name="Text_20_body"><text:span text:style-name="T1">Прокуратурой Центрального административного округа г. Москвы по поручению прокуратуры г. Москвы проведена проверка исполнения требований законодательства о долевом участии в строительстве, законодательства о защите прав потребителей ПАО «ПИК-Специализированный застройщик».</text:span></text:p>
      <text:p text:style-name="Text_20_body">По результатам проведенного 17.10.2023 осмотра электронного ресурса ПАО «ПИК – специализированный застройщик» https://www.pik.ru, установлено, что алгоритмы сайта застройщика не предоставляют возможности для приобретения недвижимости путём заключения договора долевого участия, без заключения соглашения и оплаты дополнительной платной услугу «Бронирование» стоимостью 5000 рублей, что является навязыванием дополнительной услуги.</text:p>
      <text:p text:style-name="Text_20_body">Кроме того, размещенный на сайте https://www.pik.ru Публичный договор-оферта от ПАО «ПИК-СЗ» содержит ряд недопустимых условий, ущемляющих права потребителя.</text:p>
      <text:p text:style-name="Text_20_body">В этой связи прокуратурой округа возбуждено дело об административном правонарушении, предусмотренном ч. 2 ст. 14.8 КоАП РФ.</text:p>
      <text:p text:style-name="Text_20_body">По результатам рассмотрения ПАО «ПИК-СЗ» признано виновным в совершении административного правонарушения, назначено наказание в виде штрафа в размере 10 тысяч рублей.</text:p>
      <text:p text:style-name="Text_20_body"><text:line-break/></text:p>
      <text:p text:style-name="Text_20_body">Адрес страницы: <text:a xlink:type="simple" xlink:href="http://basman.mos.ru/public-safety/information-tape/detail/12051063.html" office:name=""><text:span text:style-name="Definition">http://basman.mos.ru/public-safety/information-tape/detail/1205106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7T17:23:14Z</meta:creation-date>
    <dc:date>2024-03-17T17:23:14Z</dc:date>
  </office:meta>
</office:document-meta>
</file>