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центрального-административного-округа-г.-москвы-утверждено-обвинительное-заключение-в-отношении-обвиняемого-в-совершении-дорожно-транспортного-происшествия-в-результате-которого-пострадали-два-человека"/>Прокуратурой Центрального административного округа г. Москвы утверждено обвинительное заключение в отношении обвиняемого в совершении дорожно-транспортного происшествия, в результате которого пострадали два человека<text:bookmark-end text:name="прокуратурой-центрального-административного-округа-г.-москвы-утверждено-обвинительное-заключение-в-отношении-обвиняемого-в-совершении-дорожно-транспортного-происшествия-в-результате-которого-пострадали-два-человека"/></text:h>
      <text:p text:style-name="First_20_paragraph">25.12.2023</text:p>
      <text:p text:style-name="Text_20_body"><text:span text:style-name="T1">Прокуратура Центрального административного округа утвердила обвинительное заключение по уголовному делу в отношении 37-летнего мужчины, обвиняемого по ч. 1 ст. 264 УК РФ (нарушение правил дорожного движения лицом, управляющим автомобилем, повлекшее по неосторожности причинение тяжкого вреда здоровью человека).</text:span></text:p>
      <text:p text:style-name="Text_20_body">29 августа 2023 года обвиняемый, управляя грузовым автомобилем с присоединенным полуприцепом, двигался по проезжей части Волгоградского проспекта г. Москвы, где с целью изменения направления движения осуществил маневр – разворот налево, игнорируя требования соответствующего запрещающего знака «Разворот запрещен».</text:p>
      <text:p text:style-name="Text_20_body">При выполнении разворота произошло столкновение с автомобилем типа грузовой фургон, который инерционно, не имея возможности применить экстренное торможение, совершил наезд на дорожное ограждение и пешеходов, следовавших по тротуару.</text:p>
      <text:p text:style-name="Text_20_body">В результате грубого нарушения правил дорожного движения 7-летнему пешеходу причинен тяжкий вред здоровью, а его матери – легкий.</text:p>
      <text:p text:style-name="Text_20_body">Уголовное дело направлено в Таганский районный суд г. Москвы для рассмотрения по существу.</text:p>
      <text:p text:style-name="Text_20_body"><text:line-break/></text:p>
      <text:p text:style-name="Text_20_body">Адрес страницы: <text:a xlink:type="simple" xlink:href="http://basman.mos.ru/public-safety/information-tape/detail/12076330.html" office:name=""><text:span text:style-name="Definition">http://basman.mos.ru/public-safety/information-tape/detail/12076330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6T23:00:29Z</meta:creation-date>
    <dc:date>2023-12-26T23:00:29Z</dc:date>
  </office:meta>
</office:document-meta>
</file>