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ерегите-детей-от-выпадения-из-окон"/>БЕРЕГИТЕ ДЕТЕЙ ОТ ВЫПАДЕНИЯ ИЗ ОКОН!<text:bookmark-end text:name="берегите-детей-от-выпадения-из-окон"/></text:h>
      <text:p text:style-name="First_20_paragraph">24.04.2024</text:p>
      <text:p text:style-name="Text_20_body">ВНИМАНИЕ РОДИТЕЛИ!<text:line-break/><text:line-break/>БЕРЕГИТЕ ДЕТЕЙ ОТ ВЫПАДЕНИЯ ИЗ ОКОН!<text:line-break/><text:line-break/>В связи с неоднократными случаями выпадения малолетних детей из окон жилых домов, Комиссия по делам несовершеннолетних и защите их прав Басманногго района города Москвы обращается к родителям и другим взрослым родственникам и близким с убедительной просьбой не оставлять малышей без присмотра, соблюдать элементарные правила безопасности.<text:line-break/><text:line-break/>Большую опасность представляют москитные сетки, которые создают мнимую иллюзию закрытого окна. На самом деле они не способны выдержать вес маленького ребенка и воспрепятствовать его падению, они предназначены только для защиты от пыли и насекомых.<text:line-break/><text:line-break/>Уважаемые взрослые!<text:line-break/>Будьте бдительны, закрывайте окна, берегите своих детей, не оставляйте одних без присмотра!</text:p>
      <text:p text:style-name="Text_20_body"><text:line-break/></text:p>
      <text:p text:style-name="Text_20_body"><text:line-break/></text:p>
      <text:p text:style-name="Text_20_body">Адрес страницы: <text:a xlink:type="simple" xlink:href="http://basman.mos.ru/public-safety/information-tape/detail/12337499.html" office:name=""><text:span text:style-name="Definition">http://basman.mos.ru/public-safety/information-tape/detail/12337499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4T07:12:36Z</meta:creation-date>
    <dc:date>2024-04-24T07:12:36Z</dc:date>
  </office:meta>
</office:document-meta>
</file>