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ынесен-приговор-в-отношении-одного-из-участников-организованной-группы-похищавших-денежных-средства-граждан-под-видом-оказания-брокерских-услуг"/>Вынесен приговор в отношении одного из участников организованной группы, похищавших денежных средства граждан под видом оказания брокерских услуг<text:bookmark-end text:name="вынесен-приговор-в-отношении-одного-из-участников-организованной-группы-похищавших-денежных-средства-граждан-под-видом-оказания-брокерских-услуг"/></text:h>
      <text:p text:style-name="First_20_paragraph">27.04.2024</text:p>
      <text:p text:style-name="Text_20_body"><text:span text:style-name="T1">С учетом представленных государственным обвинителем прокуратуры Центрального административного округа доказательств суд вынес обвинительный приговор по уголовному делу в отношении 33-летнего жителя столицы. Он осужден </text:span><text:span text:style-name="T1">по </text:span><text:span text:style-name="T1">ч. 4 ст. 159 УК </text:span><text:span text:style-name="T1">РФ </text:span><text:span text:style-name="T1">(мошенничество, совершенное организованной группой, в особо крупном размере).</text:span></text:p>
      <text:p text:style-name="Text_20_body">Установлено, что в 2014 году осужденный вместе с сообщниками, уголовное дело в отношении которых выделено в отдельное производство, создали на территории столицы организованную группу, целью которых являлось хищение денежных средств граждан под видом оказания брокерских услуг па внебиржевом валютном рынке.</text:p>
      <text:p text:style-name="Text_20_body">Соучастники арендовали офисы на ул. Новослободская, ул. Лесная, ул. Валовая, ул. Ленинская Слобода и Пресненская набережная, где, обещая высокую доходность, заключали с гражданами фиктивные договоры управления торговыми брокерскими счетами, а также оказания консультационных и информационных услуг. При этом каких-либо услуг злоумышленники оказывать не намеревались, денежными средствами распоряжались по своему усмотрению.</text:p>
      <text:p text:style-name="Text_20_body">Всего за период с сентября 2014 года по ноябрь 2022 года злоумышленник- совместно с соучастниками похитили денежные средства 17 граждан на общую сумму более 103 млн рублей.</text:p>
      <text:p text:style-name="Text_20_body">Фигурант свою вину признал в полном объеме, условия и обязательства, предусмотренные заключенным с ним прокурором досудебным соглашением о сотрудничестве, выполнил.</text:p>
      <text:p text:style-name="Text_20_body">С учетом позиции прокурора Пресненский районный суд г. Москвы приговорил мужчину к 6 годам лишения свободы с отбыванием наказания в исправительной колонии общего режима.</text:p>
      <text:p text:style-name="Text_20_body">Суд также удовлетворил гражданские иски потерпевших в размере причиненного ущерба.</text:p>
      <text:p text:style-name="Text_20_body">Приговор в законную силу не вступил.</text:p>
      <text:p text:style-name="Text_20_body"><text:line-break/></text:p>
      <text:p text:style-name="Text_20_body">Адрес страницы: <text:a xlink:type="simple" xlink:href="http://basman.mos.ru/public-safety/information-tape/detail/12347532.html" office:name=""><text:span text:style-name="Definition">http://basman.mos.ru/public-safety/information-tape/detail/12347532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02T20:26:16Z</meta:creation-date>
    <dc:date>2025-03-02T20:26:16Z</dc:date>
  </office:meta>
</office:document-meta>
</file>