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рокуратурой-округа-проведена-проверка-исполнения-требований-законодательства-о-пожарной-безопасности"/>Прокуратурой округа проведена проверка исполнения требований законодательства о пожарной безопасности<text:bookmark-end text:name="прокуратурой-округа-проведена-проверка-исполнения-требований-законодательства-о-пожарной-безопасности"/></text:h>
      <text:p text:style-name="First_20_paragraph">25.06.2024</text:p>
      <text:p text:style-name="Text_20_body">Прокуратурой округа проведена проверка исполнения требований законодательства о пожарной безопасности. Фото: Анна Быкова, «Вечерняя Москва»</text:p>
      <text:p text:style-name="Text_20_body">В ходе проведенной проверки в одном из жилых домов в Пресненском районе г. Москвы прокуратурой округа совместно с сотрудниками 2 РОНПР управления по ЦАО ГУ МЧС России по г. Москве выявлены многочисленные нарушения требований пожарной безопасности.</text:p>
      <text:p text:style-name="Text_20_body">В том числе, управляющей организацией не обеспечена работоспособность систем пожаротушения и пожарной сигнализации.</text:p>
      <text:p text:style-name="Text_20_body">По результатам надзорных мероприятий в отношении управляющей организации возбуждено дело об административном правонарушении, предусмотренном ч. 1 ст. 20.4 КоАП РФ.</text:p>
      <text:p text:style-name="Text_20_body">В адрес руководителя управляющей организации внесено представление об устранении нарушений федерального законодательства.</text:p>
      <text:p text:style-name="Text_20_body">Устранение выявленных нарушений находится на контроле.</text:p>
      <text:p text:style-name="Text_20_body"><text:line-break/></text:p>
      <text:p text:style-name="Text_20_body">Адрес страницы: <text:a xlink:type="simple" xlink:href="http://basman.mos.ru/public-safety/information-tape/detail/12443667.html" office:name=""><text:span text:style-name="Definition">http://basman.mos.ru/public-safety/information-tape/detail/12443667.html</text:span></text:a></text:p>
      <text:p text:style-name="Text_20_body"><text:a xlink:type="simple" xlink:href="http://basman.mos.ru" office:name=""><text:span text:style-name="Definition">Управа Басманн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3-03T18:13:25Z</meta:creation-date>
    <dc:date>2025-03-03T18:13:25Z</dc:date>
  </office:meta>
</office:document-meta>
</file>