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контролирует-установление-обстоятельств-дорожной-аварии-в-результате-которой-погиб-пешеход"/>Прокуратура контролирует установление обстоятельств дорожной аварии, в результате которой погиб пешеход<text:bookmark-end text:name="прокуратура-контролирует-установление-обстоятельств-дорожной-аварии-в-результате-которой-погиб-пешеход"/></text:h>
      <text:p text:style-name="First_20_paragraph">25.06.2024</text:p>
      <text:p text:style-name="Text_20_body">Прокуратура контролирует установление обстоятельств дорожной аварии, в результате которой погиб пешеход. Фото: Анна Быкова, «Вечерняя Москва»</text:p>
      <text:p text:style-name="Text_20_body">Прокуратура Центрального административного округа контролирует установление обстоятельств дорожной аварии, в результате которой погиб пешеход.</text:p>
      <text:p text:style-name="Text_20_body">По предварительным данным, на проспекте Мира женщина-водитель автомобиля «Кадиллак», осуществляя движение задним ходом на парковке, совершила наезд на женщину-пешехода.</text:p>
      <text:p text:style-name="Text_20_body">В результате дорожной аварии женщина 1938 г.р. от полученных травм скончалась на месте.</text:p>
      <text:p text:style-name="Text_20_body">Ход и результаты процессуальной проверки, проводимой по данному факту, на контроле в прокуратуре округа.</text:p>
      <text:p text:style-name="Text_20_body"><text:line-break/></text:p>
      <text:p text:style-name="Text_20_body">Адрес страницы: <text:a xlink:type="simple" xlink:href="http://basman.mos.ru/public-safety/information-tape/detail/12444971.html" office:name=""><text:span text:style-name="Definition">http://basman.mos.ru/public-safety/information-tape/detail/1244497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5T18:51:39Z</meta:creation-date>
    <dc:date>2024-06-25T18:51:39Z</dc:date>
  </office:meta>
</office:document-meta>
</file>