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изнании-информации-о-продаже-частей-животных-размещенной-в-сети-интернет-запрещенной-к-распространению-на-территории-российской-федерации"/>О признании информации о продаже частей животных, размещенной в сети «Интернет» запрещенной к распространению на территории Российской Федерации<text:bookmark-end text:name="о-признании-информации-о-продаже-частей-животных-размещенной-в-сети-интернет-запрещенной-к-распространению-на-территории-российской-федерации"/></text:h>
      <text:p text:style-name="First_20_paragraph">25.06.2024</text:p>
      <text:p text:style-name="Text_20_body">О признании информации о продаже частей животных, размещенной в сети «Интернет» запрещенной к распространению на территории Российской Федерации. Фото: Анна Быкова, «Вечерняя Москва»</text:p>
      <text:p text:style-name="Text_20_body">Прокуратурой Центрального административного округа г. Москвы в ходе мониторинга сети интернет установлено, что на сайте https://forums-su.com/ размещена информация по продаже «Бивень моржа. Кость Морж. 2250 грамм.</text:p>
      <text:p text:style-name="Text_20_body">На указанном интернет-сайте размещена информация о продаже производных животного, занесенного в Красную книгу, а именно моржа, в связи с чем данная информация носит противоправный характер.</text:p>
      <text:p text:style-name="Text_20_body">Учитывая, что оборот как самого животного, занесенного в Красную книгу, так и его производных может повлечь причинение ущерба численности объектов животного мира, является методом, влекущим страдания животного и нарушающим принцип недопущения жёсткого обращения с животными при осуществлении охоты, редких видов животных, а также вреда гражданам РФ индивидуализировать которых не представляется возможным, прокуратурой Центрального административного округа г. Москвы в суд направлен административный иск о признании указанной информации, запрещенной к распространению на территории Российской Федерации.</text:p>
      <text:p text:style-name="Text_20_body">Решением Хамовнического районного г. Москвы административное исковое заявление прокуратуры округа удовлетворено в полном объеме, указанная информация удалена.</text:p>
      <text:p text:style-name="Text_20_body"><text:line-break/></text:p>
      <text:p text:style-name="Text_20_body">Адрес страницы: <text:a xlink:type="simple" xlink:href="http://basman.mos.ru/public-safety/information-tape/detail/12445007.html" office:name=""><text:span text:style-name="Definition">http://basman.mos.ru/public-safety/information-tape/detail/12445007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1T18:26:26Z</meta:creation-date>
    <dc:date>2025-03-01T18:26:26Z</dc:date>
  </office:meta>
</office:document-meta>
</file>