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а-центрального-административного-округа-г.-москвы-приняла-меры-реагирования-в-связи-с-незаконным-использованием-федерального-имущества"/>Прокуратура Центрального административного округа г. Москвы приняла меры реагирования в связи с незаконным использованием федерального имущества<text:bookmark-end text:name="прокуратура-центрального-административного-округа-г.-москвы-приняла-меры-реагирования-в-связи-с-незаконным-использованием-федерального-имущества"/></text:h>
      <text:p text:style-name="First_20_paragraph">26.06.2024</text:p>
      <text:p text:style-name="Text_20_body">Прокуратура Центрального административного округа г. Москвы приняла меры реагирования в связи с незаконным использованием федерального имущества. Фото: Анна Быкова, «Вечерняя Москва»</text:p>
      <text:p text:style-name="Text_20_body">Прокуратура Центрального административного округа г. Москвы в 2024 году провела проверку соблюдения законодательства о сохранности и использовании недвижимого имущества – нежилых зданий, находящихся в федеральной собственности.</text:p>
      <text:p text:style-name="Text_20_body">Установлено, что 11 юридических лиц в отсутствие разрешительной документации и согласия собственника имущества, стихийно использовали нежилые помещения, расположенные на ул. Казакова в г. Москве.</text:p>
      <text:p text:style-name="Text_20_body">По результатам проверки прокуратура округа возбудила в отношении юридических лиц, их руководителей дела об административном правонарушении, предусмотренном ч. 2 ст. 7.24 Кодекса Российской Федерации об административных правонарушениях (использование находящегося в федеральной собственности объекта нежилого фонда без надлежаще оформленных документов).</text:p>
      <text:p text:style-name="Text_20_body"><text:line-break/></text:p>
      <text:p text:style-name="Text_20_body"><text:line-break/></text:p>
      <text:p text:style-name="Text_20_body">Адрес страницы: <text:a xlink:type="simple" xlink:href="http://basman.mos.ru/public-safety/information-tape/detail/12447793.html" office:name=""><text:span text:style-name="Definition">http://basman.mos.ru/public-safety/information-tape/detail/12447793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2T00:33:47Z</meta:creation-date>
    <dc:date>2024-08-12T00:33:47Z</dc:date>
  </office:meta>
</office:document-meta>
</file>