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несен-приговор-по-уголовному-делу-о-возбуждении-ненависти-и-вражды-а-также-унижение-достоинства-группы-лиц-по-признаку-национальности-совершенные-публично-с-использованием-сети-интернет-с-угрозой-применения-насилия"/>Вынесен приговор по уголовному делу о возбуждении ненависти и вражды, а также унижение достоинства группы лиц по признаку национальности, совершенные публично, с использованием сети «Интернет», с угрозой применения насилия<text:bookmark-end text:name="вынесен-приговор-по-уголовному-делу-о-возбуждении-ненависти-и-вражды-а-также-унижение-достоинства-группы-лиц-по-признаку-национальности-совершенные-публично-с-использованием-сети-интернет-с-угрозой-применения-насилия"/></text:h>
      <text:p text:style-name="First_20_paragraph">15.08.2024</text:p>
      <text:p text:style-name="Text_20_body">Фото: Анна Быкова, «Вечерняя Москва»</text:p>
      <text:p text:style-name="Text_20_body"><text:line-break/></text:p>
      <text:p text:style-name="Text_20_body">Басманный районный суд г. Москвы вынес обвинительный приговор по уголовному делу в отношении 30-летней гражданки Украины Курилец-Кметюк Андрианны Степановны. Она осуждена по п. «а» ч. 2 ст. 282 УК РФ (публичные действия, направленные на возбуждение ненависти и вражды, а также на унижение достоинства группы лиц по признаку национальности, совершенные публично, с использованием сети «Интернет», с угрозой применения насилия).</text:p>
      <text:p text:style-name="Text_20_body">Уголовное дело рассматривалось в порядке, предусмотренном ч. 5 ст. 247 УПК РФ, то есть заочно, в отсутствии подсудимой Курилец-Кметюк А.С., также заочно 25.10.2023 судом избрана мера пресечения в виде заключения под стражу.</text:p>
      <text:p text:style-name="Text_20_body">В судебном заседании адвокат подсудимой высказал позицию, выразив несогласие с предъявленным Курилец-Кметюк А.С. обвинением.</text:p>
      <text:p text:style-name="Text_20_body">В прениях сторон государственный обвинитель поддержала в полном объеме предъявленное подсудимой обвинение в совершении вышеуказанного преступления.</text:p>
      <text:p text:style-name="Text_20_body">Установлено, что Курилец-Кметюк А.С. совершила действия, направленные на возбуждение ненависти и вражды, а также на унижение достоинства группы лиц по признаку национальности, совершенные публично, с использованием сети «Интернет», с угрозой применения насилия.</text:p>
      <text:p text:style-name="Text_20_body">Так, в период с 24.02.2022 по 10.04.2022 Курилец-Кметюк А.С., находясь за пределами Российской Федерации, используя неустановленные технические устройства, совместно с неустановленными лицами, умышленно изготовила видеоролик, в котором публично обратилась в неопределённому кругу лиц с речью, содержащей высказывания, выражающие и формирующие презрительное, враждебное отношение к русским. После чего, действуя в продолжение преступного умысла группы лиц, не позднее 10.04.2022, неустановленное лицо, используя сеть «Интернет» разместило в публичном доступе, в том числе на странице канала «Исминец» видеохостинга «Ютуб», с изображением Курилец-Кметюк А.С., содержащую высказывания, направленные на возбуждение ненависти и вражды, унижение достоинства группы лиц по признаку национальности – русских, с угрозой применения насилия, то есть, совершила преступление, предусмотренное п. «а» ч. 2 ст. 282 УК РФ.</text:p>
      <text:p text:style-name="Text_20_body">Курилец-Кметюк А.С. 17.08.2023 объявлена в международный розыск, поскольку скрылась от органов следствия, в связи с чем не допрашивалась на стадии предварительного расследования, а также в ходе судебного разбирательства.</text:p>
      <text:p text:style-name="Text_20_body"><text:line-break/></text:p>
      <text:p text:style-name="Text_20_body">Адрес страницы: <text:a xlink:type="simple" xlink:href="http://basman.mos.ru/public-safety/information-tape/detail/12520989.html" office:name=""><text:span text:style-name="Definition">http://basman.mos.ru/public-safety/information-tape/detail/12520989.html</text:span></text:a></text:p>
      <text:p text:style-name="Text_20_body"><text:a xlink:type="simple" xlink:href="http://basman.mos.ru" office:name=""><text:span text:style-name="Definition">Управа Басман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5T16:21:39Z</meta:creation-date>
    <dc:date>2024-08-15T16:21:39Z</dc:date>
  </office:meta>
</office:document-meta>
</file>