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на-контроле-в-прокуратуре-установление-обстоятельств-и-принятие-процессуальных-решений-по-факту-дорожной-аварии-в-центре-москвы-в-которой-пострадал-пешеход"/>На контроле в прокуратуре установление обстоятельств и принятие процессуальных решений по факту дорожной аварии в центре Москвы, в которой пострадал пешеход<text:bookmark-end text:name="на-контроле-в-прокуратуре-установление-обстоятельств-и-принятие-процессуальных-решений-по-факту-дорожной-аварии-в-центре-москвы-в-которой-пострадал-пешеход"/></text:h>
      <text:p text:style-name="First_20_paragraph">20.08.2024</text:p>
      <text:p text:style-name="Text_20_body">Фото: Анна Быкова, «Вечерняя Москва»</text:p>
      <text:p text:style-name="Text_20_body">13 августа 2024 года на ул. Бауманская женщина-водитель автомобиля «Kaiyi» не справилась с управлением, выехала на тротуар и совершила наезд на пешехода, после чего врезалась в здание.</text:p>
      <text:p text:style-name="Text_20_body">В результате ДТП пострадала девушка-пешеход, которая госпитализирована. Предварительно, здоровью 21-летней пострадавшей причинен тяжкий вред.</text:p>
      <text:p text:style-name="Text_20_body">На контроле в прокуратуре установление всех обстоятельств и принятие процессуальных решений по факту дорожной аварии, в том числе о возбуждении уголовного дела по ст. 264 УК РФ (нарушение лицом, управляющим автомобилем, правил дорожного движения, повлекшее по неосторожности причинение тяжкого вреда здоровью человека).</text:p>
      <text:p text:style-name="Text_20_body"><text:line-break/></text:p>
      <text:p text:style-name="Text_20_body">Адрес страницы: <text:a xlink:type="simple" xlink:href="http://basman.mos.ru/public-safety/information-tape/detail/12527207.html" office:name=""><text:span text:style-name="Definition">http://basman.mos.ru/public-safety/information-tape/detail/12527207.html</text:span></text:a></text:p>
      <text:p text:style-name="Text_20_body"><text:a xlink:type="simple" xlink:href="http://basman.mos.ru" office:name=""><text:span text:style-name="Definition">Управа Басманн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8-28T01:31:30Z</meta:creation-date>
    <dc:date>2024-08-28T01:31:30Z</dc:date>
  </office:meta>
</office:document-meta>
</file>