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учетом-позиции-прокуратуры-суд-заочно-избрал-в-отношении-соучастника-аяза-шабутдинова-меру-пресечения-в-виде-заключения-под-стражу"/>С учетом позиции прокуратуры суд заочно избрал в отношении соучастника Аяза Шабутдинова меру пресечения в виде заключения под стражу<text:bookmark-end text:name="с-учетом-позиции-прокуратуры-суд-заочно-избрал-в-отношении-соучастника-аяза-шабутдинова-меру-пресечения-в-виде-заключения-под-стражу"/></text:h>
      <text:p text:style-name="First_20_paragraph">20.08.2024</text:p>
      <text:p text:style-name="Text_20_body">Фото: Анна Быкова, «Вечерняя Москва»</text:p>
      <text:p text:style-name="Text_20_body">С учетом позиции прокуратуры Центрального административного округа г. Москвы Таганский районный суд г. Москвы заочно избрал в отношении соучастника Аяза Шабутдинова меру пресечения в виде заключения под стражу.</text:p>
      <text:p text:style-name="Text_20_body">В отношении фигуранта вынесено постановление о привлечении его в качестве обвиняемого в совершении 92-х эпизодов мошенничества (ч. 4 ст. 159 УК РФ).</text:p>
      <text:p text:style-name="Text_20_body">Обвиняемый от органов предварительного расследования скрылся и объявлен в международный розыск.</text:p>
      <text:p text:style-name="Text_20_body">Ранее, по решению суда с учетом позиции прокуратуры фигурант был временно отстранен от должностей исполнительного директора АНО и акционерного общества, через которых реализовались обучающие курсы, на период предварительного следствия по уголовному делу.</text:p>
      <text:p text:style-name="Text_20_body"><text:line-break/></text:p>
      <text:p text:style-name="Text_20_body">Адрес страницы: <text:a xlink:type="simple" xlink:href="http://basman.mos.ru/public-safety/information-tape/detail/12527265.html" office:name=""><text:span text:style-name="Definition">http://basman.mos.ru/public-safety/information-tape/detail/12527265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0T17:38:11Z</meta:creation-date>
    <dc:date>2024-08-20T17:38:11Z</dc:date>
  </office:meta>
</office:document-meta>
</file>