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окурор-цао-информирует-расширен-круг-лиц-имеющих-право-на-получение-повышенной-фиксированной-выплаты-к-пенсии"/>Прокурор ЦАО информирует: Расширен круг лиц, имеющих право на получение повышенной фиксированной выплаты к пенсии<text:bookmark-end text:name="прокурор-цао-информирует-расширен-круг-лиц-имеющих-право-на-получение-повышенной-фиксированной-выплаты-к-пенсии"/></text:h>
      <text:p text:style-name="First_20_paragraph">01.10.2024</text:p>
      <text:p text:style-name="Text_20_body"><text:span text:style-name="T1">   </text:span></text:p>
      <text:p text:style-name="Text_20_body">Анна Быкова, «Вечерняя Москва»</text:p>
      <text:p text:style-name="Text_20_body"><text:span text:style-name="T1">    Федеральным законом от 11.03.2024 № 47-ФЗ «О внесении изменений в статьи 10 и 17 Федерального закона «О страховых пенсиях» расширен круг лиц, на иждивении которых находятся нетрудоспособные члены семьи, имеющих право на получение повышенной фиксированной выплаты к пенсии.</text:span></text:p>
      <text:p text:style-name="Text_20_body">       Так, внесёнными изменениями к числу нетрудоспособных членов семьи отнесены правнуки, не достигшие возраста 18 лет или достигшие возраста 18 лет и завершившие обучение по основным образовательным программам основного общего или среднего общего образования в организациях, осуществляющих образовательную деятельность, на период до 1 сентября года, в котором завершено указанное обучение, либо обучающиеся по очной форме обучения по основным образовательным программам в организациях, осуществляющих образовательную деятельность, в том числе в иностранных организациях, расположенных за пределами территории Российской Федерации, до окончания ими такого обучения, но не дольше чем до достижения ими возраста 23 лет или старше этого возраста, если они до достижения возраста 18 лет стали инвалидами (при условии, что они не имеют трудоспособных родителей).</text:p>
      <text:p text:style-name="Text_20_body">       В случае нахождения указанных лиц на иждивении у прабабушки или прадедушки последние имеют право на повышение фиксированной выплаты к пенсии по старости и пенсии по инвалидности.</text:p>
      <text:p text:style-name="Text_20_body">       Размер доплаты равен 1/3 от размера фиксированной ежемесячной выплаты к страховой пенсии, установленной частью 1 статьи 16 Федерального закона 28.12.2013 № 400-ФЗ «О страховых пенсиях».</text:p>
      <text:p text:style-name="Text_20_body">      Повышение фиксированной выплаты устанавливается на каждого нетрудоспособного члена семьи, недееспособного инвалида с детства, но не более чем на трёх членов семьи.</text:p>
      <text:p text:style-name="Text_20_body">        Родителям, которые являются опекунами лиц из числа недееспособных инвалидов с детства (если эти лица не находятся на полном государственном обеспечении), повышение фиксированной выплаты к страховой пенсии по старости и к страховой пенсии по инвалидности устанавливается в сумме, равной 1/3 суммы, предусмотренной частью 1 статьи 16 Федерального закона от 28.12.2013 № 400-ФЗ «О страховых пенсиях».</text:p>
      <text:p text:style-name="Text_20_body"><text:line-break/></text:p>
      <text:p text:style-name="Text_20_body">Адрес страницы: <text:a xlink:type="simple" xlink:href="http://basman.mos.ru/public-safety/information-tape/detail/12591556.html" office:name=""><text:span text:style-name="Definition">http://basman.mos.ru/public-safety/information-tape/detail/12591556.html</text:span></text:a></text:p>
      <text:p text:style-name="Text_20_body"><text:a xlink:type="simple" xlink:href="http://basman.mos.ru" office:name=""><text:span text:style-name="Definition">Управа Басманн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3-01T19:29:24Z</meta:creation-date>
    <dc:date>2025-03-01T19:29:24Z</dc:date>
  </office:meta>
</office:document-meta>
</file>