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-судом-предстанет-мужчина-обвиняемый-в-совершении-убийства-знакомого-в-2005-году"/>Перед судом предстанет мужчина, обвиняемый в совершении убийства знакомого в 2005 году<text:bookmark-end text:name="перед-судом-предстанет-мужчина-обвиняемый-в-совершении-убийства-знакомого-в-2005-году"/></text:h>
      <text:p text:style-name="First_20_paragraph">25.10.2024</text:p>
      <text:p text:style-name="Text_20_body"><text:line-break/></text:p>
      <text:p text:style-name="Text_20_body">Фото: Анна Быкова, «Вечерняя Москва»</text:p>
      <text:p text:style-name="Text_20_body"><text:line-break/></text:p>
      <text:p text:style-name="Text_20_body"><text:span text:style-name="T1">Прокуратура Центрального административного округа г. Москвы утвердила обвинительное заключение по уголовному делу в отношении ранее неоднократно судимого 66-летнего мужчины без определенного места жительства. Он обвиняется в совершении преступления, предусмотренного по ч. 4 ст. 111 УК РФ (умышленное причинение тяжкого вреда здоровью, опасного для жизни человека, повлекшее по неосторожности смерть потерпевшего).</text:span></text:p>
      <text:p text:style-name="Text_20_body">В ходе расследования уголовного дела установлено, что 05 августа 2005 года обвиняемый, находясь в районе Андронниковской площади, вступил в конфликт со своим знакомым. В ходе ссоры на почве личных неприязненных отношений он нанес мужчине несколько ударов стеклянными бутылками по голове, причинив ему телесные повреждения.</text:p>
      <text:p text:style-name="Text_20_body">На следующий день, увидев своего знакомого на ул. Николоямская в непосредственной близости от храма Преподобного Сергия Радонежского в Рогожской Слободе, где оба они занимались попрошайничеством, обвиняемый вновь взял в руки найденную бутылку и ударил потерпевшего по голове. От полученного удара мужчина упал на землю и скончался на месте от полученных травм.</text:p>
      <text:p text:style-name="Text_20_body">Уголовное дело направлено в Таганский районный суд г. Москвы для рассмотрения по существу. Обвиняемому избрана мера пресечения в виде заключения под стражу.</text:p>
      <text:p text:style-name="Text_20_body"> </text:p>
      <text:p text:style-name="Text_20_body"><text:line-break/></text:p>
      <text:p text:style-name="Text_20_body">Адрес страницы: <text:a xlink:type="simple" xlink:href="http://basman.mos.ru/public-safety/information-tape/detail/12629338.html" office:name=""><text:span text:style-name="Definition">http://basman.mos.ru/public-safety/information-tape/detail/1262933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5T15:24:10Z</meta:creation-date>
    <dc:date>2024-10-25T15:24:10Z</dc:date>
  </office:meta>
</office:document-meta>
</file>