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учетом-позиции-прокуратуры-суд-заключил-под-стражу-третьего-обвиняемого-по-делу-о-мошенничестве-совершенном-в-отношении-жительницы-столицы"/>С учетом позиции прокуратуры суд заключил под стражу третьего обвиняемого по делу о мошенничестве, совершенном в отношении жительницы столицы<text:bookmark-end text:name="с-учетом-позиции-прокуратуры-суд-заключил-под-стражу-третьего-обвиняемого-по-делу-о-мошенничестве-совершенном-в-отношении-жительницы-столицы"/></text:h>
      <text:p text:style-name="First_20_paragraph">02.12.2024</text:p>
      <text:p text:style-name="Text_20_body">Фото: Анна Быкова, «Вечерняя Москва»</text:p>
      <text:p text:style-name="Text_20_body"><text:line-break/></text:p>
      <text:p text:style-name="Text_20_body">С учетом позиции прокуратуры Центрального административного округа г. Москвы Таганский районный суд г. Москвы заключил под стражу до 21 января 2025 года третьего обвиняемого по делу о мошенничестве. Вину он не признал.</text:p>
      <text:p text:style-name="Text_20_body">Мужчине предъявлено обвинение по ч. 4 ст. 159 УК РФ (мошенничество, совершенное организованной группой, в особо крупном размере).</text:p>
      <text:p text:style-name="Text_20_body">Так, у фигуранта обнаружена банковская карта, на которую введенная в заблуждение потерпевшая по указанию аферистов 21 июня 2024 года перевела более 10 млн рублей, которые соучастники перевели на подконтрольные счета и распределили между собой, тем самым похитили их.</text:p>
      <text:p text:style-name="Text_20_body">Кроме того, именно он привлек в преступную схему ранее заключенного под стражу соучастника, на банковскую карту которого потерпевшая перевела часть похищенных мошенническим путем денежных средств в сумме 3 млн рублей, а также давал указания и координировал его преступные действия.</text:p>
      <text:p text:style-name="Text_20_body">Ранее в отношении другой обвиняемой, забравшей по указанию соучастников у потерпевшей более 100 млн рублей, избрана мера пресечения в виде заключения под стражу.</text:p>
      <text:p text:style-name="Text_20_body">С апреля по июль 2024 года телефонные аферисты, представляясь сотрудниками правоохранительных органов, ввели пострадавшую в заблуждение и под предлогом сохранения денежных средств, уговорили перевести на якобы безопасные счета и передать курьеру личные сбережения и денежные средства от продажи квартиры в Ксеньинском пер., отчужденной по указанию мошенников.</text:p>
      <text:p text:style-name="Text_20_body">Расследование уголовного дело на контроле в прокуратуре.</text:p>
      <text:p text:style-name="Text_20_body"><text:line-break/></text:p>
      <text:p text:style-name="Text_20_body">Адрес страницы: <text:a xlink:type="simple" xlink:href="http://basman.mos.ru/public-safety/information-tape/detail/12698655.html" office:name=""><text:span text:style-name="Definition">http://basman.mos.ru/public-safety/information-tape/detail/12698655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1T23:37:08Z</meta:creation-date>
    <dc:date>2024-12-11T23:37:08Z</dc:date>
  </office:meta>
</office:document-meta>
</file>