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-дачу-взятки-за-освобождение-от-уголовной-ответственности-своего-доверителя-осужден-адвокат"/>За дачу взятки за освобождение от уголовной ответственности своего доверителя осужден адвокат<text:bookmark-end text:name="за-дачу-взятки-за-освобождение-от-уголовной-ответственности-своего-доверителя-осужден-адвокат"/></text:h>
      <text:p text:style-name="First_20_paragraph">02.12.2024</text:p>
      <text:p text:style-name="Text_20_body">Фото: Анна Быкова, «Вечерняя Москва»</text:p>
      <text:p text:style-name="Text_20_body"><text:line-break/></text:p>
      <text:p text:style-name="Text_20_body">Приговором Замоскворецкого районного суда г. Москвы 41-летний адвокат Ахмед Идрисов признан виновным в совершении преступления, предусмотренного п. «б» ч. 4 ст. 291 УК РФ (дача взятки должностному лицу лично за совершение заведомо незаконных действий в крупном размере).</text:p>
      <text:p text:style-name="Text_20_body">Установлено, что адвокат в декабре 2023 года передал в качестве взятки денежные средства в общей сумме 500 тысяч рублей должностному лицу, действовавшему в рамках оперативно-розыскного мероприятия. Деньги передавались якобы за освобождение от уголовной ответственности его доверителя, в отношении которого было возбуждено уголовное дело о незаконном приобретении и хранении огнестрельного оружия.</text:p>
      <text:p text:style-name="Text_20_body">После передачи денежных средств адвокат задержан сотрудниками правоохранительных органов на месте преступления.</text:p>
      <text:p text:style-name="Text_20_body">С учетом позиции государственного обвинителя прокуратуры Центрального административного округа суд приговорил обвиняемого к 7 годам лишения свободы с отбыванием наказания в исправительной колонии строгого режима со штрафом в размере 10-кратной суммы взятки, то есть в размере 5 млн рублей. Также суд лишил его права заниматься адвокатской деятельностью в течении 2 лет.</text:p>
      <text:p text:style-name="Text_20_body">Приговор в законную силу не вступил.</text:p>
      <text:p text:style-name="Text_20_body"><text:line-break/></text:p>
      <text:p text:style-name="Text_20_body">Адрес страницы: <text:a xlink:type="simple" xlink:href="http://basman.mos.ru/public-safety/information-tape/detail/12698685.html" office:name=""><text:span text:style-name="Definition">http://basman.mos.ru/public-safety/information-tape/detail/12698685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1T18:09:54Z</meta:creation-date>
    <dc:date>2025-03-01T18:09:54Z</dc:date>
  </office:meta>
</office:document-meta>
</file>