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центрального-административного-округа-г.-москвы-информирует-за-принудительную-высадку-из-общественного-транспорта-людей-с-инвалидностью-i-группы-установлена-административная-ответственность"/>Прокурор Центрального административного округа г. Москвы информирует: За принудительную высадку из общественного транспорта людей с инвалидностью I группы установлена административная ответственность<text:bookmark-end text:name="прокурор-центрального-административного-округа-г.-москвы-информирует-за-принудительную-высадку-из-общественного-транспорта-людей-с-инвалидностью-i-группы-установлена-административная-ответственность"/></text:h>
      <text:p text:style-name="First_20_paragraph">02.12.2024</text:p>
      <text:p text:style-name="Text_20_body">Фото: Анна Быкова, «Вечерняя Москва»</text:p>
      <text:p text:style-name="Text_20_body">Федеральный закон от 12 июня 2024 года № 134-ФЗ вносит изменения в статью 11.33 КоАП РФ. Нормой установлена административную ответственность за принудительную высадку из автобуса, трамвая или троллейбуса инвалида I группы, следующего без сопровождающего лица, не подтвердившего оплату проезда, если проезд подлежит оплате, либо право на бесплатный или льготный проезд, если эти действия не содержат признаков уголовно наказуемого деяния.</text:p>
      <text:p text:style-name="Text_20_body">За принудительную высадку человека с инвалидностью I группы из общественного транспорта водителю грозит штраф в размере 5 тысяч рублей, а должностным лицам — от 20 до 30 тысяч рублей.</text:p>
      <text:p text:style-name="Text_20_body">Аналогичный запрет уже действует в отношении несовершеннолетних, не достигших 16 лет.</text:p>
      <text:p text:style-name="Text_20_body">Поправки вступили в законную силу с 1 сентября 2024 года.</text:p>
      <text:p text:style-name="Text_20_body"><text:line-break/></text:p>
      <text:p text:style-name="Text_20_body">Адрес страницы: <text:a xlink:type="simple" xlink:href="http://basman.mos.ru/public-safety/information-tape/detail/12698693.html" office:name=""><text:span text:style-name="Definition">http://basman.mos.ru/public-safety/information-tape/detail/1269869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2T20:15:37Z</meta:creation-date>
    <dc:date>2024-12-02T20:15:37Z</dc:date>
  </office:meta>
</office:document-meta>
</file>