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ой-округа-проводится-проверка-соблюдения-жилищных-прав-граждан"/>Прокуратурой округа проводится проверка соблюдения жилищных прав граждан<text:bookmark-end text:name="прокуратурой-округа-проводится-проверка-соблюдения-жилищных-прав-граждан"/></text:h>
      <text:p text:style-name="First_20_paragraph">23.12.2024</text:p>
      <text:p text:style-name="Text_20_body">Фото: Анна Быкова, «Вечерняя Москва»</text:p>
      <text:p text:style-name="Text_20_body">Прокуратура Центрального административного округа г. Москвы провела проверку исполнения требований федерального законодательства, в том числе жилищного и законодательства о пожарной безопасности, в коммерческом помещении жилого дома на ул. Малая Калитниковская.</text:p>
      <text:p text:style-name="Text_20_body">За помощью и защитой обратились жители, сообщив о нарушении их прав и законных интересов при размещении хостела на цокольном этаже их дома.</text:p>
      <text:p text:style-name="Text_20_body">Прокурорская проверка показала, что арендатором помещения допущены нарушения закона, в связи с чем будут приняты меры прокурорского реагирования.</text:p>
      <text:p text:style-name="Text_20_body">Собственник помещения направил арендатору, которым является индивидуальный предприниматель, уведомление о расторжении договора аренды.</text:p>
      <text:p text:style-name="Text_20_body">В настоящее время какие-либо работы в помещении не проводятся.</text:p>
      <text:p text:style-name="Text_20_body">Соблюдение жилищных прав граждан на контроле в прокурат <text:bookmark text:name="id__GoBack"/> уре.</text:p>
      <text:p text:style-name="Text_20_body"><text:line-break/></text:p>
      <text:p text:style-name="Text_20_body">Адрес страницы: <text:a xlink:type="simple" xlink:href="http://basman.mos.ru/public-safety/information-tape/detail/12734034.html" office:name=""><text:span text:style-name="Definition">http://basman.mos.ru/public-safety/information-tape/detail/12734034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01T16:05:24Z</meta:creation-date>
    <dc:date>2025-03-01T16:05:24Z</dc:date>
  </office:meta>
</office:document-meta>
</file>