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материалам-прокуратуры-цао-бывший-руководитель-торгового-предприятия-оштрафован-за-нарушения-законодательства-о-банкротстве"/>По материалам прокуратуры ЦАО бывший руководитель торгового предприятия оштрафован за нарушения законодательства о банкротстве<text:bookmark-end text:name="по-материалам-прокуратуры-цао-бывший-руководитель-торгового-предприятия-оштрафован-за-нарушения-законодательства-о-банкротстве"/></text:h>
      <text:p text:style-name="First_20_paragraph">24.12.2024</text:p>
      <text:p text:style-name="Text_20_body">Фото: Анна Быкова, «Вечерняя Москва»</text:p>
      <text:p text:style-name="Text_20_body">Прокуратура Центрального административного округа г. Москвы провела проверка проверку исполнения требований законодательства<text:line-break/>о банкротстве.</text:p>
      <text:p text:style-name="Text_20_body">Установлено, что торговое предприятие решением Арбитражного суда<text:line-break/>г. Москвы в 2023 году признано несостоятельным (банкротом), открыто конкурсное производство. Вместе с тем, в нарушение требований законодательства и решения суда, бывшим руководителем предприятия-должника не обеспечена передача конкурсному управляющему финансовых документов, печатей, штампов и иных имеющих значение документов.</text:p>
      <text:p text:style-name="Text_20_body">По данному факту прокурор округа возбудил в отношении бывшего руководителя торгового предприятия дело об административном правонарушении, предусмотренном ч. 4 ст. 14.13 КоАП РФ (незаконное воспрепятствование деятельности конкурсного управляющего, в том числе уклонение от передачи конкурсному управляющему сведений и (или) документов, необходимых для исполнения возложенных на него обязанностей).</text:p>
      <text:p text:style-name="Text_20_body">Рассмотрев материалы дела, Арбитражный суд г. Москвы привлек виновное лицо к административной ответственности в виде предупреждения.</text:p>
      <text:p text:style-name="Text_20_body">Судебный акт вступил в законную силу.</text:p>
      <text:p text:style-name="Text_20_body"><text:line-break/></text:p>
      <text:p text:style-name="Text_20_body">Адрес страницы: <text:a xlink:type="simple" xlink:href="http://basman.mos.ru/public-safety/information-tape/detail/12735601.html" office:name=""><text:span text:style-name="Definition">http://basman.mos.ru/public-safety/information-tape/detail/1273560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09:47:54Z</meta:creation-date>
    <dc:date>2024-12-24T09:47:54Z</dc:date>
  </office:meta>
</office:document-meta>
</file>