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-координирующей-роли-прокуратуры-округа-установлены-подозреваемые-в-телефонном-мошенничестве-в-отношении-18-летней-москвички"/>При координирующей роли прокуратуры округа установлены подозреваемые в телефонном мошенничестве в отношении 18-летней москвички<text:bookmark-end text:name="при-координирующей-роли-прокуратуры-округа-установлены-подозреваемые-в-телефонном-мошенничестве-в-отношении-18-летней-москвички"/></text:h>
      <text:p text:style-name="First_20_paragraph">13.02.2025</text:p>
      <text:p text:style-name="Text_20_body">Фото: Анна Быкова, «Вечерняя Москва»</text:p>
      <text:p text:style-name="Text_20_body"><text:line-break/></text:p>
      <text:p text:style-name="Text_20_body">При координирующей роли прокуратуры Центрального административного округа г. Москвы установлены подозреваемые в телефонном мошенничестве. Фигуранты совместно с подельниками принимали участие в хищении имущества у введенной в заблуждение 18-летней москвички.</text:p>
      <text:p text:style-name="Text_20_body">15 января девушке позвонила неизвестная, которая под предлогом замены полиса страхования и записи на флюорографию узнала код доступа к личному кабинету на сайте «Госуслуги».</text:p>
      <text:p text:style-name="Text_20_body">Затем телефонные аферисты сообщили пострадавшей, что код она продиктовала мошенникам и теперь «ее дело» на контроле в финмониторинге, после чего сказали придумать кодовое слово, собрать все драгоценности и передать их курьеру. Затем к девушке домой прислали «специалиста по сейфам», который вскрыл домашнее хранилище и забрал все содержимое. После этого, действуя по указанию мошенников, девушка уехала ночевать к подруге и не отвечала на звонки родителей.</text:p>
      <text:p text:style-name="Text_20_body">В настоящее время пятеро участников преступной схемы, похитившие имущества, задержаны, судом с участием прокурора избрана мера пресечения в виде заключения под стражу. </text:p>
      <text:p text:style-name="Text_20_body">Похищенное обнаружено.</text:p>
      <text:p text:style-name="Text_20_body">Расследование уголовного дела на контроле в прокуратуре округа.</text:p>
      <text:p text:style-name="Text_20_body">Напоминаем! Сотрудники государственных и правоохранительных органов никогда не звонят по видеосвязи и не просят граждан передавать деньги и имущество курьерам ни под каким предлогом.</text:p>
      <text:p text:style-name="Text_20_body"><text:line-break/></text:p>
      <text:p text:style-name="Text_20_body"><text:line-break/></text:p>
      <text:p text:style-name="Text_20_body">Адрес страницы: <text:a xlink:type="simple" xlink:href="http://basman.mos.ru/public-safety/information-tape/detail/12807410.html" office:name=""><text:span text:style-name="Definition">http://basman.mos.ru/public-safety/information-tape/detail/12807410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3T21:11:29Z</meta:creation-date>
    <dc:date>2025-02-13T21:11:29Z</dc:date>
  </office:meta>
</office:document-meta>
</file>