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куратуру-округа-для-рассмотрения-вопроса-об-утверждении-обвинительного-заключения-поступило-уголовное-дело-в-отношении-аяза-шабутдинова"/>В прокуратуру округа для рассмотрения вопроса об утверждении обвинительного заключения поступило уголовное дело в отношении Аяза Шабутдинова<text:bookmark-end text:name="в-прокуратуру-округа-для-рассмотрения-вопроса-об-утверждении-обвинительного-заключения-поступило-уголовное-дело-в-отношении-аяза-шабутдинова"/></text:h>
      <text:p text:style-name="First_20_paragraph">13.02.2025</text:p>
      <text:p text:style-name="Text_20_body">Фото: Анна Быкова, «Вечерняя Москва»</text:p>
      <text:p text:style-name="Text_20_body"><text:line-break/></text:p>
      <text:p text:style-name="Text_20_body">В прокуратуру Центрального административного округа г. Москвы для рассмотрения вопроса об утверждении обвинительного заключения поступило уголовное дело в отношении Аяза Шабутдинова.</text:p>
      <text:p text:style-name="Text_20_body">Предварительное расследование уголовного дела завершено.</text:p>
      <text:p text:style-name="Text_20_body">Аязу Шабутдинову предъявлено обвинение в совершении 113 эпизодов мошеничества (ч. 4 ст. 159 УК РФ). В настоящее время он содержится под стражей.</text:p>
      <text:p text:style-name="Text_20_body">Ущерб от преступлений превышает 57 млн руб.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07580.html" office:name=""><text:span text:style-name="Definition">http://basman.mos.ru/public-safety/information-tape/detail/1280758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21:11:55Z</meta:creation-date>
    <dc:date>2025-02-13T21:11:55Z</dc:date>
  </office:meta>
</office:document-meta>
</file>