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несен-приговор-двоим-сообщникам-совершившим-заказное-убийство-более-17-лет-назад"/>Вынесен приговор двоим сообщникам, совершившим заказное убийство более 17 лет назад<text:bookmark-end text:name="вынесен-приговор-двоим-сообщникам-совершившим-заказное-убийство-более-17-лет-назад"/></text:h>
      <text:p text:style-name="First_20_paragraph">24.02.2025</text:p>
      <text:p text:style-name="Text_20_body">Фото: Анна Быкова, «Вечерняя Москва»</text:p>
      <text:p text:style-name="Text_20_body"><text:line-break/></text:p>
      <text:p text:style-name="Text_20_body">Хамовнический районный суд г. Москвы вынес приговор в отношении граждан одной из стран ближнего зарубежья 35-летнего Юрия Усмяла и 36-летнего Сергея Шитикова. Они признаны виновными в совершении преступления, предусмотренного пп. «ж, з» ч. 2 ст. 105 УК РФ (убийство, совершенное организованной группой по найму).</text:p>
      <text:p text:style-name="Text_20_body">Установлено, что Усмял и Шитиков вместе с сообщником совершили убийство по найму Беслана Джонуа, известного в криминальных кругах как «Бесик».  В ночь на 8 февраля 2007 года они прибыли на автомобиле к дому жертвы в Денежном переулке. Дождавшись 52-летнего бизнесмена, они произвели в него не менее 20 выстрелов из автомата, после чего скрылись, бросив оружие.</text:p>
      <text:p text:style-name="Text_20_body">Мужчина скончался на месте от огнестрельных ранений груди и живота, сопровождавшихся сильной кровопотерей.</text:p>
      <text:p text:style-name="Text_20_body">За совершение убийства по найму они получили денежное вознаграждение в долларах США – на сумму более 5 млн рублей. Один из сообщников скончался, в связи с чем уголовное преследование в отношении него прекращено, в отношении организатора и иных лиц – дело выделено в отдельное производство.</text:p>
      <text:p text:style-name="Text_20_body">С учетом позиции государственного обвинителя прокуратуры Центрального административного округа Москвы суд по совокупности приговоров назначил каждому из подсудимых наказание в виде 25 лет лишения свободы с отбыванием наказания в исправительной колонии строгого режима.</text:p>
      <text:p text:style-name="Text_20_body">Приговор в законную силу не вступил. 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822886.html" office:name=""><text:span text:style-name="Definition">http://basman.mos.ru/public-safety/information-tape/detail/1282288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19:41:16Z</meta:creation-date>
    <dc:date>2025-03-01T19:41:16Z</dc:date>
  </office:meta>
</office:document-meta>
</file>