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становление-всех-обстоятельств-мошенничества-в-отношении-пенсионера-на-контроле-в-прокуратуре"/>Установление всех обстоятельств мошенничества в отношении пенсионера на контроле в прокуратуре<text:bookmark-end text:name="установление-всех-обстоятельств-мошенничества-в-отношении-пенсионера-на-контроле-в-прокуратуре"/></text:h>
      <text:p text:style-name="First_20_paragraph">24.02.2025</text:p>
      <text:p text:style-name="Text_20_body">Фото: Анна Быкова, «Вечерняя Москва»</text:p>
      <text:p text:style-name="Text_20_body"><text:line-break/></text:p>
      <text:p text:style-name="Text_20_body">Пенсионер выбросил 100 тысяч долларов с балкона: осторожно, мошенники могут использовать и такой способ для незаконного получения денег.</text:p>
      <text:p text:style-name="Text_20_body">Телефонный аферист позвонил 92-летнему пенсионеру по видеосвязи с использованием технологии подмены изображения и, выдавая себя за руководителя госоргана и его помощника, убедил принять участием в мнимой операции по поиске преступников, якобы совершивших преступления.</text:p>
      <text:p text:style-name="Text_20_body">Злоумышленники под угрозой проведения обыска дома узнали у москвича о хранящихся дома денежных средствах и убедили передать их для размещения в страховой ячейке.</text:p>
      <text:p text:style-name="Text_20_body">Чтобы получить возможность распоряжаться деньгами аферист уговорил пенсионера выбросить их с балкона после условного сигнала, что потерпевший и сделал.</text:p>
      <text:p text:style-name="Text_20_body">Злоумышленники продолжили преступную схему, сообщив пенсионеру, что деньги, находящиеся на банковских вкладах жены, пытаются похитить, а для того, чтобы сохранить денежные средства, нужно их снять и также передать курьеру. </text:p>
      <text:p text:style-name="Text_20_body">Спустя непродолжительное время пострадавший понял, что стал жертвой обмана и обратился в правоохранительные органы.</text:p>
      <text:p text:style-name="Text_20_body">Впоследствии при координирующей роли прокуратуры округа с поличным задержан 20-летний курьер, получивший часть денег от пенсионера.</text:p>
      <text:p text:style-name="Text_20_body">Установление всех обстоятельств мошенничества на контроле в прокуратуре Центрального административного округа Москвы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basman.mos.ru/public-safety/information-tape/detail/12823466.html" office:name=""><text:span text:style-name="Definition">http://basman.mos.ru/public-safety/information-tape/detail/12823466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4T15:02:19Z</meta:creation-date>
    <dc:date>2025-02-24T15:02:19Z</dc:date>
  </office:meta>
</office:document-meta>
</file>