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округа-взяла-под-контроль-установление-обстоятельств-совершения-мошеннических-действий-в-отношении-82-летней-москвички"/>Прокуратура округа взяла под контроль установление обстоятельств совершения мошеннических действий в отношении 82-летней москвички<text:bookmark-end text:name="прокуратура-округа-взяла-под-контроль-установление-обстоятельств-совершения-мошеннических-действий-в-отношении-82-летней-москвички"/></text:h>
      <text:p text:style-name="First_20_paragraph">25.02.2025</text:p>
      <text:p text:style-name="Text_20_body">Фото: Анна Быкова, «Вечерняя Москва»</text:p>
      <text:p text:style-name="Text_20_body"><text:line-break/></text:p>
      <text:p text:style-name="Text_20_body">Предварительно установлено, что в сентябре 2024 года злоумышленники позвонили пенсионерке и, представляясь сотрудниками правоохранительных органов, сообщили, что проводится операция по изобличению опасных преступников, которые охотятся за квартирой женщины на ул. 3-я Фрунзенская.</text:p>
      <text:p text:style-name="Text_20_body">Псевдоправоохранители выведали у женщины информацию о ее сбережениях, убедив в необходимости их срочного декларирования, а также запретили москвичке сообщать кому-либо о телефонных разговорах с ними.</text:p>
      <text:p text:style-name="Text_20_body">По указанию аферистов женщина купила новый мобильный телефон, т.к. ее якобы прослушивался третьими лицами, а также открыла счет в банке, подписала договор ренты на сумму 14 млн рублей якобы для спасения квартиры и отменила ранее написанное ею завещание. Полученные по договору денежные средства пенсионерка отдала мошенникам.</text:p>
      <text:p text:style-name="Text_20_body">При этом звонившие вплоть до января 2025 года поддерживали с пострадавшей связь по телефону, убеждая ее, что договор носит временный характер и через два-три месяца будет отменен.</text:p>
      <text:p text:style-name="Text_20_body">Поняв, что стала жертвой обмана, женщина обратилась в правоохранительные органы.</text:p>
      <text:p text:style-name="Text_20_body">Установление обстоятельств совершения мошеннических действий в отношении москвички на контроле в прокуратуре Центрального административного округа Москвы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ublic-safety/information-tape/detail/12823883.html" office:name=""><text:span text:style-name="Definition">http://basman.mos.ru/public-safety/information-tape/detail/12823883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1T20:14:45Z</meta:creation-date>
    <dc:date>2025-03-01T20:14:45Z</dc:date>
  </office:meta>
</office:document-meta>
</file>