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прокурора-города-москвы-проведет-личный-прием-в-цао"/>Заместитель прокурора города Москвы проведет личный прием в ЦАО<text:bookmark-end text:name="заместитель-прокурора-города-москвы-проведет-личный-прием-в-цао"/></text:h>
      <text:p text:style-name="First_20_paragraph">27.02.2025</text:p>
      <text:p text:style-name="Text_20_body">Фото: пресс-служба прокуратуры</text:p>
      <text:p text:style-name="Text_20_body"><text:line-break/></text:p>
      <text:p text:style-name="Text_20_body">28 февраля 2025 года заместитель прокурора города Москвы Малюков Виктор Александрович проведет личный прием населения в прокуратуре Центрального административного округа города Москвы по адресу: г. Москва, ул. Льва Толстого, д. 8, стр. 1.</text:p>
      <text:p text:style-name="Text_20_body"><text:line-break/></text:p>
      <text:p text:style-name="Text_20_body">Предварительная запись на прием будет осуществляться 27 февраля 2025 года с 09.00 до 17.00 по тел. 8-495-609-10-06 (приемная прокуратуры ЦАО г. Москвы)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30742.html" office:name=""><text:span text:style-name="Definition">http://basman.mos.ru/public-safety/information-tape/detail/1283074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5:07:26Z</meta:creation-date>
    <dc:date>2025-03-01T15:07:26Z</dc:date>
  </office:meta>
</office:document-meta>
</file>