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центрального-административного-округа-г.-москвы-разъясняет-как-не-лишиться-единого-пособия-при-переезде-в-другой-регион"/>Прокурор Центрального административного округа г. Москвы разъясняет: как не лишиться единого пособия при переезде в другой регион<text:bookmark-end text:name="прокурор-центрального-административного-округа-г.-москвы-разъясняет-как-не-лишиться-единого-пособия-при-переезде-в-другой-регион"/></text:h>
      <text:p text:style-name="First_20_paragraph">14.04.2025</text:p>
      <text:p text:style-name="Text_20_body">Фото: Анна Быкова, «Вечерняя Москва»</text:p>
      <text:p text:style-name="Text_20_body"><text:line-break/></text:p>
      <text:p text:style-name="Text_20_body">Для получения единого пособия после переезда семье необходимо подтвердить место проживания. </text:p>
      <text:p text:style-name="Text_20_body">Право на пособие, а также его размер определяются по прожиточному минимум в конкретном регионе, поэтому если семья переехала в регион с другим прожиточным минимумов, то выплата пособия прекращается. Для его продолжения родителям нужно повторно оформить пособие на новом месте.</text:p>
      <text:p text:style-name="Text_20_body">Будьте внимательны к данным, которые вносите при подаче заявления: </text:p>
      <text:p text:style-name="Text_20_body">- адрес (указывайте текущий адрес регистрации, СФР проверит соответствие через государственные информационные системы);</text:p>
      <text:p text:style-name="Text_20_body">- личные данные (если сделать ошибку при заполнении паспортных данных, СНИЛС, свидетельства о регистрации брака и других документах, пособие не назначать, поскольку Вас не смогут идентифицировать); </text:p>
      <text:p text:style-name="Text_20_body">- реквизиты получения (если для получения пособия Вы выбрали банковский счет, обратите внимание, что к нему должна быть привязана карта МИР, принадлежащая заявителю)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913122.html" office:name=""><text:span text:style-name="Definition">http://basman.mos.ru/public-safety/information-tape/detail/1291312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3T22:23:41Z</meta:creation-date>
    <dc:date>2025-04-23T22:23:41Z</dc:date>
  </office:meta>
</office:document-meta>
</file>