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цао-г.-москвы-информирует-новые-схемы-мошенничества"/>Прокурор ЦАО г. Москвы информирует: Новые схемы мошенничества<text:bookmark-end text:name="прокурор-цао-г.-москвы-информирует-новые-схемы-мошенничества"/></text:h>
      <text:p text:style-name="First_20_paragraph">25.04.2025</text:p>
      <text:p text:style-name="Text_20_body">Фото: Анна Быкова, «Вечерняя Москва»</text:p>
      <text:p text:style-name="Text_20_body"><text:line-break/></text:p>
      <text:p text:style-name="Text_20_body">Ежегодно увеличиваются случаи мошенничества, нацеленного не только на пожилых людей, но и молодежь. Теперь мошенники приносят букеты цветов якобы от тайного поклонника, а затем просят назвать СМС-код для входа в сервисы, например, Госуслуг. Аналогичная ситуация может возникнуть при звонке с сообщением о якобы планируемой доставке цветов или подарков, для подтверждения которой необходимо назвать код. Будьте бдительны, не сообщайте никому свои данные и проверяйте, реально ли существует такой магазин</text:p>
      <text:p text:style-name="Text_20_body">Кроме того, появились случаи создания фишинговых акций и скидок от якобы известных брендов, но они ведут на сайты, ворующие персональные данные или распространяющие вредоносное ПО. В целях безопасности пользуйтесь только официальными сайтами или приложениям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936342.html" office:name=""><text:span text:style-name="Definition">http://basman.mos.ru/public-safety/information-tape/detail/1293634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7T17:21:53Z</meta:creation-date>
    <dc:date>2025-04-27T17:21:53Z</dc:date>
  </office:meta>
</office:document-meta>
</file>