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цао-города-москвы-информирует-россиян-ожидают-дополнительные-выходные-в-мае"/>Прокурор ЦАО города Москвы информирует: Россиян ожидают дополнительные выходные в мае<text:bookmark-end text:name="прокурор-цао-города-москвы-информирует-россиян-ожидают-дополнительные-выходные-в-мае"/></text:h>
      <text:p text:style-name="First_20_paragraph">13.05.2025</text:p>
      <text:p text:style-name="Text_20_body">Фото: Анна Быкова, «Вечерняя Москва»</text:p>
      <text:p text:style-name="Text_20_body"><text:line-break/></text:p>
      <text:p text:style-name="Text_20_body">Период отдыха, приуроченные к Празднику весны и Труда, стартует с 1 мая и завершится 4 мая. Ко Дню Победы тоже будет несколько выходных подряд –<text:line-break/>с 8 мая по 11 мая. Кроме того, в предпраздничный день 30 апреля сотрудники смогут уйти домой на час раньше.</text:p>
      <text:p text:style-name="Text_20_body">Такой продолжительный отдых стал возможен благодаря: </text:p>
      <text:p text:style-name="Text_20_body">- нерабочим праздничным дням 1 и 9 мая; </text:p>
      <text:p text:style-name="Text_20_body">- переносу выходных с субботы 4 января на пятницу 2 мая, с воскресенья<text:line-break/>23 февраля на четверг 8 мая.</text:p>
      <text:p text:style-name="Text_20_body">Согласно части 1 статьи 120 Трудового кодекса Российской Федерации нерабочие праздничные дни, приходящиеся на период ежегодного основного или ежегодного дополнительного оплачиваемого отпуска, в число календарных дней отпуска не включаются. Таким образом, дата окончания отпуска, пришедшегося на период майских праздников, сдвинется на 2 дня (1 и 9 мая). Само количество дней отпуска из-за этого не увеличится.</text:p>
      <text:p text:style-name="Text_20_body">Вместе с тем, учитывая, что для выходных дней, в том числе перенесенных, такое правило не предусмотрено, они включаются в числе дней отпуска и оплачиваются в общем порядке (п. 2 рекомендация Роструда, утв. Протоколом № 1 от 02.06.2014)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962845.html" office:name=""><text:span text:style-name="Definition">http://basman.mos.ru/public-safety/information-tape/detail/1296284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3T12:37:01Z</meta:creation-date>
    <dc:date>2025-05-13T12:37:01Z</dc:date>
  </office:meta>
</office:document-meta>
</file>