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округа-проведена-проверка-в-сфере-противодействия-экстремистской-деятельности"/> Прокуратурой округа проведена проверка в сфере противодействия экстремистской деятельности<text:bookmark-end text:name="прокуратурой-округа-проведена-проверка-в-сфере-противодействия-экстремистской-деятельности"/></text:h>
      <text:p text:style-name="First_20_paragraph">18.05.2025</text:p>
      <text:p text:style-name="Text_20_body">Фото: Анна Быкова, «Вечерняя Москва»</text:p>
      <text:p text:style-name="Text_20_body"><text:line-break/></text:p>
      <text:p text:style-name="Text_20_body">В ходе проведения проверки исполнения законодательства о мерах воздействия на лиц, причастных к нарушениям основополагающих прав и свобод человека, прав и свобод граждан Российской Федерации и законодательства о противодействии экстремизму, прокуратурой округа установлен факт участия коммерческой организации в деятельности иностранных организаций «Бард колледж» и «Центрально-Европейский университет», включенных в Перечень иностранных и международных неправительственных организаций, деятельность которых признана нежелательной на территории Российской Федерации.</text:p>
      <text:p text:style-name="Text_20_body">Так, в ходе мониторинга информационно-телекоммуникационной сети Интернет выявлены факты участия Общества в деятельности иностранных организаций путем оказания услуг по сопровождению лиц в поступлении на программы высшего и среднего образования, включающих в себя подготовку документов для поступления, редакцию поданных документов, а также организацию всего процесса поступления в указанные учебные заведения.</text:p>
      <text:p text:style-name="Text_20_body">По результатам проверки прокуратурой округа в отношении Общества возбуждено  дело об административном правонарушении предусмотренном ст. 20.33 КоАП РФ (участие в деятельности иностранной или международной организации, в отношении которой принято решение о признании нежелательной на территории Российской Федерации ее деятельности).</text:p>
      <text:p text:style-name="Text_20_body">Постановлением Мещанского районного суда г. Москвы Общество признано виновным в совершении административного правонарушения, предусмотренного ст. 20.33 КоАП РФ, с назначением административного наказания в виде административного штрафа в размере 50 000 руб.</text:p>
      <text:p text:style-name="Text_20_body"><text:line-break/></text:p>
      <text:p text:style-name="Text_20_body">Адрес страницы: <text:a xlink:type="simple" xlink:href="http://basman.mos.ru/public-safety/information-tape/detail/12973149.html" office:name=""><text:span text:style-name="Definition">http://basman.mos.ru/public-safety/information-tape/detail/1297314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9T13:03:19Z</meta:creation-date>
    <dc:date>2025-05-19T13:03:19Z</dc:date>
  </office:meta>
</office:document-meta>
</file>