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а-контролирует-процессуальную-проверку-по-факту-дтп-в-центре-москвы-в-результате-которого-погиб-несовершеннолетний"/>Прокуратура контролирует процессуальную проверку по факту ДТП в центре Москвы, в результате которого погиб несовершеннолетний<text:bookmark-end text:name="прокуратура-контролирует-процессуальную-проверку-по-факту-дтп-в-центре-москвы-в-результате-которого-погиб-несовершеннолетний"/></text:h>
      <text:p text:style-name="First_20_paragraph">16.06.2025</text:p>
      <text:p text:style-name="Text_20_body">Фото: Анна Быкова, «Вечерняя Москва»</text:p>
      <text:p text:style-name="Text_20_body"><text:line-break/></text:p>
      <text:p text:style-name="Text_20_body">Прокуратура Центрального административного округа взяла под контроль установление обстоятельств дорожной аварии, в результате которой погиб несовершеннолетний. </text:p>
      <text:p text:style-name="Text_20_body">По предварительным данным, вечером 24 мая 2025 года на Семеновской набережной 20-летний водитель автомобиля каршеринг совершил наезд на ребенка, который пересекал проезжую часть на механическом самокате на запрещающий сигнал светофора. </text:p>
      <text:p text:style-name="Text_20_body">В результате ДТП мальчик скончался на месте от полученных травм. </text:p>
      <text:p text:style-name="Text_20_body">Водитель автомобиля ранее неоднократно привлекался к административной ответственности за нарушения правил дорожного движения. </text:p>
      <text:p text:style-name="Text_20_body">Ход процессуальной проверки на контроле в прокуратуре.</text:p>
      <text:p text:style-name="Text_20_body">О размещении данной информации прошу уведомить прокуратуру округа письмом на официальную почту с приложением ссылок размещенных материалов.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basman.mos.ru/public-safety/information-tape/detail/13032639.html" office:name=""><text:span text:style-name="Definition">http://basman.mos.ru/public-safety/information-tape/detail/13032639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9T09:57:51Z</meta:creation-date>
    <dc:date>2025-06-19T09:57:51Z</dc:date>
  </office:meta>
</office:document-meta>
</file>