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ой-округа-проведена-проверка-исполнения-требований-законодательства-в-сфере-газоснабжения-и-газификации"/>Прокуратурой округа проведена проверка исполнения требований законодательства в сфере газоснабжения и газификации<text:bookmark-end text:name="прокуратурой-округа-проведена-проверка-исполнения-требований-законодательства-в-сфере-газоснабжения-и-газификации"/></text:h>
      <text:p text:style-name="First_20_paragraph">26.06.2025</text:p>
      <text:p text:style-name="Text_20_body">Фото: Анна Быкова, «Вечерняя Москва»</text:p>
      <text:p text:style-name="Text_20_body"><text:line-break/></text:p>
      <text:p text:style-name="Text_20_body"><text:line-break/></text:p>
      <text:p text:style-name="Text_20_body">Прокуратурой округа изучена информация, представленная АО «МОСГАЗ» о проведении планового ежегодного обслуживания внутридомового газового оборудования в многоквартирных домах на территории административного округа.</text:p>
      <text:p text:style-name="Text_20_body">В ходе проверки выявлены жилые помещения, снабженные внутридомовым газовым оборудованием, которое не обслуживалось в течение нескольких лет.</text:p>
      <text:p text:style-name="Text_20_body">В свою очередь, несвоевременное обслуживание газового оборудования создает угрозу жизни и здоровью граждан в виду возрастания риска утечки и взрыва бытового газа.</text:p>
      <text:p text:style-name="Text_20_body">В этой связи прокуратура округ в порядке части 1 статьи 45 ГПК РФ обратилась в суд с требованием обязать собственников жилых помещений обеспечить доступ для проверки и обслуживания внутридомового газового оборудования, 3 из которых рассмотрены и удовлетворены, производство <text:line-break/>по 2 делам прекращено в связи с добровольным исполнением требований прокурор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3066132.html" office:name=""><text:span text:style-name="Definition">http://basman.mos.ru/public-safety/information-tape/detail/13066132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30T00:30:16Z</meta:creation-date>
    <dc:date>2025-06-30T00:30:16Z</dc:date>
  </office:meta>
</office:document-meta>
</file>