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асширена-категория-граждан-имеющих-право-на-компенсацию-проезда-в-отпуск"/>Расширена категория граждан, имеющих право на компенсацию проезда в отпуск<text:bookmark-end text:name="расширена-категория-граждан-имеющих-право-на-компенсацию-проезда-в-отпуск"/></text:h>
      <text:p text:style-name="First_20_paragraph">09.07.2025</text:p>
      <text:p text:style-name="Text_20_body">Фото: Анна Быкова, «Вечерняя Москва»</text:p>
      <text:p text:style-name="Text_20_body"><text:line-break/></text:p>
      <text:p text:style-name="Text_20_body">В соответствии со статьей 325 Трудового кодекса РФ лица, работающие в организациях, расположенных в районах Крайнего Севера и приравненных к ним местностях, имеют право на оплату один раз в два года за счет средств работодателя стоимости проезда и провоза багажа в пределах территории Российской Федерации к месту использования отпуска и обратно.</text:p>
      <text:p text:style-name="Text_20_body">Постановлением Правительства РФ от 21.02.2024 № 200 такое право предоставлено мобилизованным, контрактникам и добровольцам, которые из-за приостановления действия трудового договора не воспользовались положенной им компенсацией расходов. После возобновления трудового договора воспользоваться этим правом можно из расчета один раз в два года за период приостановления действия договора.</text:p>
      <text:p text:style-name="Text_20_body">Использовать это право можно раз в год. Если в текущем году сотрудник компенсирует расходы по графику отпусков, оплату затрат за период приостановления можно получить в следующем году по утвержденному графику отпусков.</text:p>
      <text:p text:style-name="Text_20_body">Постановлением Правительства РФ от 08.05.2025 №628 указанные особенности распространены на граждан, направленных на службу в войска национальной гвардии РФ по мобилизации или заключивших контракт в период мобилизации, в период военного положения или в военное время.</text:p>
      <text:p text:style-name="Text_20_body">Указанные положения распространяются на правоотношения, возникшие с 1 марта 2025 года.</text:p>
      <text:p text:style-name="Text_20_body"><text:line-break/></text:p>
      <text:p text:style-name="Text_20_body">Адрес страницы: <text:a xlink:type="simple" xlink:href="http://basman.mos.ru/public-safety/information-tape/detail/13094210.html" office:name=""><text:span text:style-name="Definition">http://basman.mos.ru/public-safety/information-tape/detail/13094210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9T14:47:02Z</meta:creation-date>
    <dc:date>2025-07-09T14:47:02Z</dc:date>
  </office:meta>
</office:document-meta>
</file>