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центрального-административного-округа-информирует-подписан-закон-о-единой-форме-отчетности-управляющих-компаний-перед-жильцами-мкд"/>Прокурор Центрального административного округа информирует: Подписан закон о единой форме отчетности управляющих компаний перед жильцами МКД<text:bookmark-end text:name="прокурор-центрального-административного-округа-информирует-подписан-закон-о-единой-форме-отчетности-управляющих-компаний-перед-жильцами-мкд"/></text:h>
      <text:p text:style-name="First_20_paragraph">24.07.2025</text:p>
      <text:p text:style-name="Text_20_body">Фото: Анна Быкова, «Вечерняя Москва»</text:p>
      <text:p text:style-name="Text_20_body"><text:line-break/></text:p>
      <text:p text:style-name="Text_20_body">Федеральным законом № 125-ФЗ от 07.06.2025 внесены изменения в Жилищный кодекс Российской Федерации, устанавливающие единые требования к отчетности управляющих организаций, товариществ собственников жилья (ТСЖ), жилищных и иных специализированных кооперативов перед собственниками помещений в многоквартирных домах.</text:p>
      <text:p text:style-name="Text_20_body">Закреплена обязанность управляющих организаций, товариществ собственников жилья (ТСЖ), жилищных и иных специализированных кооперативов ежегодно, в течение первого квартала, представлять собственникам отчет о деятельности по управлению домом за предыдущий год, а также размещать этот отчет в ГИС ЖКХ.</text:p>
      <text:p text:style-name="Text_20_body">Форму и содержание отчета, включая обязательные сведения о финансово-хозяйственной деятельности, установит Минстрой России.</text:p>
      <text:p text:style-name="Text_20_body">Закон вступает в силу с 1 сентября 2025 года, а требование о размещении отчетов в ГИС ЖКХ начинает действовать с первого квартала 2026 год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ublic-safety/information-tape/detail/13121148.html" office:name=""><text:span text:style-name="Definition">http://basman.mos.ru/public-safety/information-tape/detail/13121148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5T03:57:07Z</meta:creation-date>
    <dc:date>2025-07-25T03:57:07Z</dc:date>
  </office:meta>
</office:document-meta>
</file>